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rsid="0004c3ae" officeooo:paragraph-rsid="0004c3ae"/>
    </style:style>
    <style:style style:name="P2" style:family="paragraph" style:parent-style-name="Standard">
      <style:paragraph-properties fo:text-align="center" style:justify-single-word="false"/>
      <style:text-properties fo:font-weight="bold" officeooo:rsid="0004c3ae" officeooo:paragraph-rsid="0004c3ae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Муниципальное автономное дошкольное образовательное учреждение</text:p>
      <text:p text:style-name="P1">«Детский сад №3 «Золотой ключик»</text:p>
      <text:p text:style-name="P1"/>
      <text:p text:style-name="P2">Информация о численности обучающихся по образовательной программе дошкольного образования </text:p>
      <text:p text:style-name="P1"/>
      <text:p text:style-name="P1"/>
      <text:p text:style-name="P1">Общая численность обучающихся по ОП ДО МАДОУ № 3 «Золотой ключик» </text:p>
      <text:p text:style-name="P1">в 2025/2026 учебном году составляет 195 человек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5-21T09:46:45.869000000</meta:creation-date>
    <dc:date>2026-05-21T09:48:34.935000000</dc:date>
    <meta:editing-duration>PT1M49S</meta:editing-duration>
    <meta:editing-cycles>1</meta:editing-cycles>
    <meta:document-statistic meta:table-count="0" meta:image-count="0" meta:object-count="0" meta:page-count="1" meta:paragraph-count="5" meta:word-count="37" meta:character-count="298" meta:non-whitespace-character-count="263"/>
    <meta:generator>LibreOffice/7.5.0.3$Windows_X86_64 LibreOffice_project/c21113d003cd3efa8c53188764377a8272d9d6de</meta:generator>
  </office:meta>
</office:document-meta>
</file>